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fe80b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fe80b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0caddb"/>
    </style:style>
    <style:style style:name="T9" style:family="text">
      <style:text-properties officeooo:rsid="00119d78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style:font-name="Times New Roman" fo:font-size="14pt" officeooo:rsid="001fc765" style:font-size-asian="14pt" style:font-size-complex="14pt"/>
    </style:style>
    <style:style style:name="T15" style:family="text">
      <style:text-properties style:font-name="Times New Roman" fo:font-size="14pt" officeooo:rsid="001f0269" style:font-size-asian="14pt" style:font-size-complex="14pt"/>
    </style:style>
    <style:style style:name="T16" style:family="text">
      <style:text-properties style:font-name="Times New Roman" fo:font-size="14pt" officeooo:rsid="0020d113" style:font-size-asian="14pt" style:font-size-complex="14pt"/>
    </style:style>
    <style:style style:name="T17" style:family="text">
      <style:text-properties style:font-name="Times New Roman" fo:font-size="14pt" officeooo:rsid="001300cf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16551" style:font-size-asian="14pt" style:font-size-complex="14pt"/>
    </style:style>
    <style:style style:name="T20" style:family="text">
      <style:text-properties style:font-name="Times New Roman" fo:font-size="14pt" officeooo:rsid="00075807" style:font-size-asian="14pt" style:font-size-complex="14pt"/>
    </style:style>
    <style:style style:name="T21" style:family="text">
      <style:text-properties style:font-name="Times New Roman" fo:font-size="14pt" officeooo:rsid="001da688" style:font-size-asian="14pt" style:font-size-complex="14pt"/>
    </style:style>
    <style:style style:name="T22" style:family="text">
      <style:text-properties style:font-name="Times New Roman" fo:font-size="14pt" officeooo:rsid="002292d7" style:font-size-asian="14pt" style:font-size-complex="14pt"/>
    </style:style>
    <style:style style:name="T23" style:family="text">
      <style:text-properties style:font-name="Times New Roman" fo:font-size="14pt" officeooo:rsid="00247a64" style:font-size-asian="14pt" style:font-size-complex="14pt"/>
    </style:style>
    <style:style style:name="T24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5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26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27" style:family="text">
      <style:text-properties fo:color="#000000" loext:opacity="100%" style:font-name="Times New Roman" fo:font-size="14pt" style:text-underline-style="none" fo:font-weight="normal" officeooo:rsid="000cda16" style:font-size-asian="14pt" style:language-asian="ru" style:country-asian="RU" style:font-weight-asian="normal" style:font-size-complex="14pt" style:font-weight-complex="normal"/>
    </style:style>
    <style:style style:name="T28" style:family="text">
      <style:text-properties fo:color="#000000" loext:opacity="100%" style:font-name="Times New Roman" fo:font-size="14pt" style:text-underline-style="none" fo:font-weight="normal" officeooo:rsid="00247a64" style:font-size-asian="14pt" style:language-asian="ru" style:country-asian="RU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8">го </text:span><text:span text:style-name="T6">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01</text:span><text:span text:style-name="T11">.0</text:span><text:span text:style-name="T10">4</text:span><text:span text:style-name="T11">.</text:span><text:span text:style-name="T12">202</text:span><text:span text:style-name="T11">4</text:span><text:span text:style-name="T13"> </text:span><text:span text:style-name="T9">года № </text:span><text:span text:style-name="T10">23</text:span><text:span text:style-name="T11">-</text:span><text:span text:style-name="T9">РО.</text:span></text:p>
      <text:p text:style-name="P2"><text:span text:style-name="T14"><text:tab/>В соответствии </text:span><text:span text:style-name="T25">с </text:span><text:span text:style-name="T26">письмом Прокуратуры Курганиского района от </text:span><text:span text:style-name="T27">01 апре</text:span><text:span text:style-name="T28">ля</text:span><text:span text:style-name="T27"> </text:span><text:span text:style-name="T26">202</text:span><text:span text:style-name="T27">4</text:span><text:span text:style-name="T26"> г</text:span><text:span text:style-name="T27">ода</text:span><text:span text:style-name="T26"> № 07-</text:span><text:span text:style-name="T28">08</text:span><text:span text:style-name="T26">-2024/1641-24-20030031</text:span><text:span text:style-name="T15">,</text:span><text:span text:style-name="T16"> </text:span><text:span text:style-name="Основной_20_шрифт_20_абзаца"><text:span text:style-name="T24">на</text:span></text:span><text:span text:style-name="T17"> </text:span><text:span text:style-name="T16">основании </text:span><text:span text:style-name="T18">пункт</text:span><text:span text:style-name="T16">а</text:span><text:span text:style-name="T18"> 1, статьи 19, 6-ФЗ и соглашения от 30.03.2015 «О взаимодействи</text:span><text:span text:style-name="T19">е</text:span><text:span text:style-name="T18"> с прокуратурой Курганинского района» </text:span><text:span text:style-name="T20">п</text:span><text:span text:style-name="T21">рове</text:span><text:span text:style-name="T20">ден</text:span><text:span text:style-name="T21"> </text:span><text:span text:style-name="T22">анализ соблюдения </text:span><text:span text:style-name="T23">органами местного самоуправления МО Курганинский район бюджетного </text:span><text:span text:style-name="T22">законодательства </text:span><text:span text:style-name="T23">при формировании и расходовании средств дорожных фондов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8:07.056000000</meta:creation-date>
    <dc:date>2025-01-17T14:19:04.306000000</dc:date>
    <meta:editing-duration>PT57S</meta:editing-duration>
    <meta:editing-cycles>1</meta:editing-cycles>
    <meta:document-statistic meta:table-count="0" meta:image-count="0" meta:object-count="0" meta:page-count="1" meta:paragraph-count="4" meta:word-count="89" meta:character-count="803" meta:non-whitespace-character-count="717"/>
    <meta:generator>LibreOffice/7.3.4.2$Windows_X86_64 LibreOffice_project/728fec16bd5f605073805c3c9e7c4212a0120dc5</meta:generator>
  </office:meta>
</office:document-meta>
</file>